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18000000184BF674150BF8C939.png" manifest:media-type="image/png"/>
  <manifest:file-entry manifest:full-path="Pictures/1000000100000018000000183C1BC38114504408.png" manifest:media-type="image/png"/>
  <manifest:file-entry manifest:full-path="Pictures/100000010000001800000018C32F4E9B21DF756A.png" manifest:media-type="image/png"/>
  <manifest:file-entry manifest:full-path="Pictures/100000010000001800000018805E7878E44E2549.png" manifest:media-type="image/png"/>
  <manifest:file-entry manifest:full-path="Pictures/10000001000000180000001883A3F33DAF73529F.png" manifest:media-type="image/png"/>
  <manifest:file-entry manifest:full-path="Pictures/100000010000001800000018B898BA3B8F63A7FA.png" manifest:media-type="image/png"/>
  <manifest:file-entry manifest:full-path="Pictures/1000000100000018000000181168671747A9E489.png" manifest:media-type="image/png"/>
  <manifest:file-entry manifest:full-path="Pictures/1000000100000018000000182C01CBC4EF4E7CC1.png" manifest:media-type="image/png"/>
  <manifest:file-entry manifest:full-path="Pictures/100000010000001800000018FA2C1CEE0F9E1763.png" manifest:media-type="image/png"/>
  <manifest:file-entry manifest:full-path="Pictures/10000001000000180000001821EC7ED1B715C643.png" manifest:media-type="image/png"/>
  <manifest:file-entry manifest:full-path="Pictures/100000010000001800000018F34EDCEB1CDC5829.png" manifest:media-type="image/png"/>
  <manifest:file-entry manifest:full-path="Pictures/100000010000001800000018BD0372499813B221.png" manifest:media-type="image/png"/>
  <manifest:file-entry manifest:full-path="Pictures/10000001000000180000001817CF3EEC712D74CC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Mikor lesznek a táborok?<text:line-break/>2023.07.06-07.09- Királyfiakarcsa (SK)<text:line-break/>2023.08.03-08.06. - Vének (HU)<text:line-break/><text:line-break/><draw:frame draw:style-name="fr1" draw:name="Kép1" text:anchor-type="as-char" svg:width="0.339cm" svg:height="0.339cm" draw:z-index="0"><draw:image xlink:href="Pictures/1000000100000018000000184BF674150BF8C939.png" xlink:type="simple" xlink:show="embed" xlink:actuate="onLoad" draw:mime-type="image/png"/><svg:title>❓️</svg:title></draw:frame>Milyen korosztálynak?<text:line-break/><draw:frame draw:style-name="fr1" draw:name="Kép2" text:anchor-type="as-char" svg:width="0.339cm" svg:height="0.339cm" draw:z-index="1"><draw:image xlink:href="Pictures/10000001000000180000001883A3F33DAF73529F.png" xlink:type="simple" xlink:show="embed" xlink:actuate="onLoad" draw:mime-type="image/png"/><svg:title>🙋</svg:title></draw:frame><draw:frame draw:style-name="fr1" draw:name="Kép3" text:anchor-type="as-char" svg:width="0.339cm" svg:height="0.339cm" draw:z-index="2"><draw:image xlink:href="Pictures/100000010000001800000018B898BA3B8F63A7FA.png" xlink:type="simple" xlink:show="embed" xlink:actuate="onLoad" draw:mime-type="image/png"/><svg:title>🙋‍♀️</svg:title></draw:frame>12-17 éves gyerekek jelentkezését várjuk<text:line-break/><draw:frame draw:style-name="fr1" draw:name="Kép4" text:anchor-type="as-char" svg:width="0.339cm" svg:height="0.339cm" draw:z-index="3"><draw:image xlink:href="Pictures/1000000100000018000000184BF674150BF8C939.png" xlink:type="simple" xlink:show="embed" xlink:actuate="onLoad" draw:mime-type="image/png"/><svg:title>❓️</svg:title></draw:frame>Milyen programok lesznek?<text:line-break/>A négynapos tábor 4 témakör köré épül fel.<text:line-break/>Első <draw:frame draw:style-name="fr1" draw:name="Kép5" text:anchor-type="as-char" svg:width="0.339cm" svg:height="0.339cm" draw:z-index="4"><draw:image xlink:href="Pictures/1000000100000018000000181168671747A9E489.png" xlink:type="simple" xlink:show="embed" xlink:actuate="onLoad" draw:mime-type="image/png"/><svg:title>🌞</svg:title></draw:frame><text:s/>az ŐSZINTESÉG-é a főszerep.<text:line-break/><draw:frame draw:style-name="fr1" draw:name="Kép6" text:anchor-type="as-char" svg:width="0.339cm" svg:height="0.339cm" draw:z-index="5"><draw:image xlink:href="Pictures/1000000100000018000000184BF674150BF8C939.png" xlink:type="simple" xlink:show="embed" xlink:actuate="onLoad" draw:mime-type="image/png"/><svg:title>❓️</svg:title></draw:frame> Miért ez az első témakör?<text:line-break/>Hisszük, hogy az egymás iránti bizalom kialakulása az őszinteségen alapul.<draw:frame draw:style-name="fr1" draw:name="Kép7" text:anchor-type="as-char" svg:width="0.339cm" svg:height="0.339cm" draw:z-index="6"><draw:image xlink:href="Pictures/100000010000001800000018C32F4E9B21DF756A.png" xlink:type="simple" xlink:show="embed" xlink:actuate="onLoad" draw:mime-type="image/png"/><svg:title>❤️</svg:title></draw:frame><text:line-break/>Második <draw:frame draw:style-name="fr1" draw:name="Kép8" text:anchor-type="as-char" svg:width="0.339cm" svg:height="0.339cm" draw:z-index="7"><draw:image xlink:href="Pictures/1000000100000018000000181168671747A9E489.png" xlink:type="simple" xlink:show="embed" xlink:actuate="onLoad" draw:mime-type="image/png"/><svg:title>🌞</svg:title></draw:frame><text:s/>a KREATIVITÁS jegyében telik.<text:line-break/><draw:frame draw:style-name="fr1" draw:name="Kép9" text:anchor-type="as-char" svg:width="0.339cm" svg:height="0.339cm" draw:z-index="8"><draw:image xlink:href="Pictures/1000000100000018000000184BF674150BF8C939.png" xlink:type="simple" xlink:show="embed" xlink:actuate="onLoad" draw:mime-type="image/png"/><svg:title>❓️</svg:title></draw:frame>Miért fontos számunkra, hogy előcsalogassuk a gyerekek kreatív énjét?<text:line-break/>A kreativitás hatékonyabbá teszi a tanulást, lehetővé teszi az empátiát, miközben összeköti őket egymással és önmagukkal.<draw:frame draw:style-name="fr1" draw:name="Kép10" text:anchor-type="as-char" svg:width="0.339cm" svg:height="0.339cm" draw:z-index="9"><draw:image xlink:href="Pictures/1000000100000018000000182C01CBC4EF4E7CC1.png" xlink:type="simple" xlink:show="embed" xlink:actuate="onLoad" draw:mime-type="image/png"/><svg:title>🎨</svg:title></draw:frame><text:line-break/>A harmadik <draw:frame draw:style-name="fr1" draw:name="Kép11" text:anchor-type="as-char" svg:width="0.339cm" svg:height="0.339cm" draw:z-index="10"><draw:image xlink:href="Pictures/1000000100000018000000181168671747A9E489.png" xlink:type="simple" xlink:show="embed" xlink:actuate="onLoad" draw:mime-type="image/png"/><svg:title>🌞</svg:title></draw:frame><text:s/>- on a PÉNZÜGY-ekről beszélgetünk.<text:line-break/><draw:frame draw:style-name="fr1" draw:name="Kép12" text:anchor-type="as-char" svg:width="0.339cm" svg:height="0.339cm" draw:z-index="11"><draw:image xlink:href="Pictures/1000000100000018000000184BF674150BF8C939.png" xlink:type="simple" xlink:show="embed" xlink:actuate="onLoad" draw:mime-type="image/png"/><svg:title>❓️</svg:title></draw:frame>Mikor érdemes elkezdeni felébreszteni a gyermekekben a pénzügyi tudatosság iránti igényt?<text:line-break/>Mi a MOST-ban hiszünk. Játékos formában azt a szemléletet adjuk át, hogy a pénzért keményen kell dolgozni. A munkának értéke van, de a pénz nem minden.<draw:frame draw:style-name="fr1" draw:name="Kép13" text:anchor-type="as-char" svg:width="0.339cm" svg:height="0.339cm" draw:z-index="12"><draw:image xlink:href="Pictures/1000000100000018000000183C1BC38114504408.png" xlink:type="simple" xlink:show="embed" xlink:actuate="onLoad" draw:mime-type="image/png"/><svg:title>👍</svg:title></draw:frame><text:line-break/>Az utolsó <draw:frame draw:style-name="fr1" draw:name="Kép14" text:anchor-type="as-char" svg:width="0.339cm" svg:height="0.339cm" draw:z-index="13"><draw:image xlink:href="Pictures/1000000100000018000000181168671747A9E489.png" xlink:type="simple" xlink:show="embed" xlink:actuate="onLoad" draw:mime-type="image/png"/><svg:title>🌞</svg:title></draw:frame>- on barátkozunk az ÖNISMERET-tel.<draw:frame draw:style-name="fr1" draw:name="Kép15" text:anchor-type="as-char" svg:width="0.339cm" svg:height="0.339cm" draw:z-index="14"><draw:image xlink:href="Pictures/100000010000001800000018FA2C1CEE0F9E1763.png" xlink:type="simple" xlink:show="embed" xlink:actuate="onLoad" draw:mime-type="image/png"/><svg:title>😍</svg:title></draw:frame><text:line-break/><draw:frame draw:style-name="fr1" draw:name="Kép16" text:anchor-type="as-char" svg:width="0.339cm" svg:height="0.339cm" draw:z-index="15"><draw:image xlink:href="Pictures/1000000100000018000000184BF674150BF8C939.png" xlink:type="simple" xlink:show="embed" xlink:actuate="onLoad" draw:mime-type="image/png"/><svg:title>❓️</svg:title></draw:frame>Miért fektetünk hangsúlyt az önismeret témakörére?<text:line-break/>Meggyőződésünk, hogy kellő önismerettel rendelkező fiatalok magabiztos, kiegyensúlyozott, sikeres felnőtté válnak.<text:line-break/>A színes előadások között mindkét helyszínen izgalmas vetélkedőkkel, sportprogramokkal, kreatív foglalkozásokkal készülünk. A gyereknek lesz lehetőségük kötetlen beszélgetésre, barátkozásra. <draw:frame draw:style-name="fr1" draw:name="Kép17" text:anchor-type="as-char" svg:width="0.339cm" svg:height="0.339cm" draw:z-index="16"><draw:image xlink:href="Pictures/10000001000000180000001821EC7ED1B715C643.png" xlink:type="simple" xlink:show="embed" xlink:actuate="onLoad" draw:mime-type="image/png"/><svg:title>⚽️</svg:title></draw:frame><draw:frame draw:style-name="fr1" draw:name="Kép18" text:anchor-type="as-char" svg:width="0.339cm" svg:height="0.339cm" draw:z-index="17"><draw:image xlink:href="Pictures/100000010000001800000018F34EDCEB1CDC5829.png" xlink:type="simple" xlink:show="embed" xlink:actuate="onLoad" draw:mime-type="image/png"/><svg:title>🥅</svg:title></draw:frame><draw:frame draw:style-name="fr1" draw:name="Kép19" text:anchor-type="as-char" svg:width="0.339cm" svg:height="0.339cm" draw:z-index="18"><draw:image xlink:href="Pictures/100000010000001800000018805E7878E44E2549.png" xlink:type="simple" xlink:show="embed" xlink:actuate="onLoad" draw:mime-type="image/png"/><svg:title>🎾</svg:title></draw:frame><text:line-break/><text:line-break/><draw:frame draw:style-name="fr1" draw:name="Kép20" text:anchor-type="as-char" svg:width="0.339cm" svg:height="0.339cm" draw:z-index="19"><draw:image xlink:href="Pictures/1000000100000018000000184BF674150BF8C939.png" xlink:type="simple" xlink:show="embed" xlink:actuate="onLoad" draw:mime-type="image/png"/><svg:title>❓️</svg:title></draw:frame>Mennyibe kerül a tábor?<text:line-break/>Királyfiakarcsa (SK) - normál ár: 170 EUR<text:line-break/>Támogató ár: - 200 EUR*<text:line-break/>Vének (HU) – normál ár: 68 500 Ft<text:line-break/>Támogatói ár: 80 000 Ft*<text:line-break/>A támogató ár azt jelent, hogy amennyiben ezt az opciót választod, úgy 30 EUR-val/11 500 Ft-tal támogatod a Vulkán Tehetséggondozó Társulás tevékenységét, segítve bennünket abban, hogy minél több rászoruló gyermeket tudjunk fogadni táborainkba.<text:line-break/>A részvételi díj tartalmazza a szállásköltséget 3 éjszakára, napi ötszöri étkezést és programok díját.<draw:frame draw:style-name="fr1" draw:name="Kép21" text:anchor-type="as-char" svg:width="0.339cm" svg:height="0.339cm" draw:z-index="20"><draw:image xlink:href="Pictures/1000000100000018000000183C1BC38114504408.png" xlink:type="simple" xlink:show="embed" xlink:actuate="onLoad" draw:mime-type="image/png"/><svg:title>👍</svg:title></draw:frame><text:line-break/><text:line-break/><draw:frame draw:style-name="fr1" draw:name="Kép22" text:anchor-type="as-char" svg:width="0.339cm" svg:height="0.339cm" draw:z-index="21"><draw:image xlink:href="Pictures/100000010000001800000018B898BA3B8F63A7FA.png" xlink:type="simple" xlink:show="embed" xlink:actuate="onLoad" draw:mime-type="image/png"/><svg:title>🙋‍♀️</svg:title></draw:frame><draw:frame draw:style-name="fr1" draw:name="Kép23" text:anchor-type="as-char" svg:width="0.339cm" svg:height="0.339cm" draw:z-index="22"><draw:image xlink:href="Pictures/10000001000000180000001883A3F33DAF73529F.png" xlink:type="simple" xlink:show="embed" xlink:actuate="onLoad" draw:mime-type="image/png"/><svg:title>🙋</svg:title></draw:frame>Jelentkezni a táborba az alábbi linken tudsz: <text:a xlink:type="simple" xlink:href="https://forms.gle/y2ZAnVaHZDSyyaWG7?fbclid=IwAR1fKOuAOY68M9cvRGGjsvooyxmMnKXTjG7Gw3RZiDxcGVIwrcRY14N8hVk" office:target-frame-name="_blank" xlink:show="new" text:style-name="Internet_20_link" text:visited-style-name="Visited_20_Internet_20_Link">https://forms.gle/y2ZAnVaHZDSyyaWG7</text:a><text:line-break/><text:line-break/>További információkért bátran vedd fel velünk a kapcsolatot:<text:line-break/><draw:frame draw:style-name="fr1" draw:name="Kép24" text:anchor-type="as-char" svg:width="0.339cm" svg:height="0.339cm" draw:z-index="23"><draw:image xlink:href="Pictures/100000010000001800000018BD0372499813B221.png" xlink:type="simple" xlink:show="embed" xlink:actuate="onLoad" draw:mime-type="image/png"/><svg:title>📩</svg:title></draw:frame> vulkantabor@gmail.com<text:line-break/><draw:frame draw:style-name="fr1" draw:name="Kép25" text:anchor-type="as-char" svg:width="0.339cm" svg:height="0.339cm" draw:z-index="24"><draw:image xlink:href="Pictures/10000001000000180000001817CF3EEC712D74CC.png" xlink:type="simple" xlink:show="embed" xlink:actuate="onLoad" draw:mime-type="image/png"/><svg:title>☎️</svg:title></draw:frame>+421 905 432 292<text:line-break/><draw:frame draw:style-name="fr1" draw:name="Kép26" text:anchor-type="as-char" svg:width="0.339cm" svg:height="0.339cm" draw:z-index="25"><draw:image xlink:href="Pictures/10000001000000180000001817CF3EEC712D74CC.png" xlink:type="simple" xlink:show="embed" xlink:actuate="onLoad" draw:mime-type="image/png"/><svg:title>☎️</svg:title></draw:frame>+36 30 959 1108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5-24T16:36:44.306000000</meta:creation-date>
    <dc:date>2023-05-24T16:38:58.709000000</dc:date>
    <meta:editing-duration>PT2M15S</meta:editing-duration>
    <meta:editing-cycles>1</meta:editing-cycles>
    <meta:document-statistic meta:table-count="0" meta:image-count="26" meta:object-count="0" meta:page-count="1" meta:paragraph-count="1" meta:word-count="266" meta:character-count="1986" meta:non-whitespace-character-count="1709"/>
    <meta:generator>LibreOffice/7.2.7.2$Windows_X86_64 LibreOffice_project/8d71d29d553c0f7dcbfa38fbfda25ee34cce99a2</meta:generator>
  </office:meta>
</office:document-meta>
</file>