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03ea4c" officeooo:paragraph-rsid="0003ea4c"/>
    </style:style>
    <style:style style:name="P2" style:family="paragraph" style:parent-style-name="Standard">
      <style:text-properties officeooo:rsid="0003ea4c" officeooo:paragraph-rsid="0003ea4c"/>
    </style:style>
    <style:style style:name="P3" style:family="paragraph" style:parent-style-name="Standard">
      <style:text-properties officeooo:rsid="00056edc" officeooo:paragraph-rsid="00056edc"/>
    </style:style>
    <style:style style:name="P4" style:family="paragraph" style:parent-style-name="Standard">
      <style:text-properties officeooo:rsid="000613e2" officeooo:paragraph-rsid="000613e2"/>
    </style:style>
    <style:style style:name="P5" style:family="paragraph" style:parent-style-name="Standard">
      <style:text-properties officeooo:rsid="00062be3" officeooo:paragraph-rsid="00081311"/>
    </style:style>
    <style:style style:name="T1" style:family="text">
      <style:text-properties officeooo:rsid="00056edc"/>
    </style:style>
    <style:style style:name="T2" style:family="text">
      <style:text-properties officeooo:rsid="000613e2"/>
    </style:style>
    <style:style style:name="T3" style:family="text">
      <style:text-properties officeooo:rsid="0008131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45 perces előadások</text:p>
      <text:p text:style-name="P3">A tábor előadói: </text:p>
      <text:p text:style-name="P1">Borbély Aida</text:p>
      <text:p text:style-name="P1">Gergely János tréner- <text:span text:style-name="T1">storytelling</text:span></text:p>
      <text:p text:style-name="P1">Kiss Balázs- elmetérkép</text:p>
      <text:p text:style-name="P1">Mihályi Ors<text:span text:style-name="T2">olya</text:span> <text:span text:style-name="T1">színművész- </text:span>testbeszéd</text:p>
      <text:p text:style-name="P1">Kiss Tünde <text:span text:style-name="T1">színművész- </text:span>beszédtechnika</text:p>
      <text:p text:style-name="P1">Balogh Anna <text:span text:style-name="T1">bűvész- </text:span>színpadi jelenlét/humor</text:p>
      <text:p text:style-name="P1">Sekk-Kovács Adrienn <text:span text:style-name="T2">mentálhigiénés szakember-</text:span> lámpalá<text:span text:style-name="T1">z</text:span></text:p>
      <text:p text:style-name="P1">Szabó Erik <text:span text:style-name="T1">tanár-</text:span> bátorság</text:p>
      <text:p text:style-name="P1">Mike Andrea <text:span text:style-name="T1">tréner- </text:span>önbizalom</text:p>
      <text:p text:style-name="P4">Nagy Gizella coach, tanár- visszajelzés</text:p>
      <text:p text:style-name="P1"/>
      <text:p text:style-name="P3">A tábor mentorai:</text:p>
      <text:p text:style-name="P3">Kiss Balázs</text:p>
      <text:p text:style-name="P3">Borbély Aida</text:p>
      <text:p text:style-name="P3">Gergely János</text:p>
      <text:p text:style-name="P3">Fehér Zsuzsa</text:p>
      <text:p text:style-name="P4">A tábor felépítése</text:p>
      <text:p text:style-name="P5">Június 26-án indul a tábor. Minden nap két előadás lesz adott témában, mellette fejlesztő foglalkozások. A tábor célja, hogy a gyerekek megtalálják azt a hangot, amelyen legjobban ki tudják fejezni magukat. Minden gyereknek segítjük megalkotni a <text:span text:style-name="T3">történetét. A tábor csúcspontja a szombat, ahol a táborozó gyerekek közönség előtt önállóan előadják 2</text:span><text:span text:style-name="T1">- </text:span><text:span text:style-name="T3">4 perces beszédüket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hu" fo:country="HU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hu" fo:country="HU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1" style:font-family-complex="'Lucida Sans'" style:font-family-generic-complex="swiss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05-24T10:20:29.691000000</meta:creation-date>
    <dc:date>2023-05-24T17:20:40.497000000</dc:date>
    <meta:editing-duration>PT42M27S</meta:editing-duration>
    <meta:editing-cycles>4</meta:editing-cycles>
    <meta:generator>LibreOffice/7.2.7.2$Windows_X86_64 LibreOffice_project/8d71d29d553c0f7dcbfa38fbfda25ee34cce99a2</meta:generator>
    <meta:document-statistic meta:table-count="0" meta:image-count="0" meta:object-count="0" meta:page-count="1" meta:paragraph-count="19" meta:word-count="114" meta:character-count="824" meta:non-whitespace-character-count="728"/>
  </office:meta>
</office:document-meta>
</file>